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A000000384728CD02E5EDAC9C1.png" manifest:media-type="image/png"/>
  <manifest:file-entry manifest:full-path="Pictures/10000000000005A00000038490D7A4EAA89D42BE.png" manifest:media-type="image/png"/>
  <manifest:file-entry manifest:full-path="Pictures/10000000000005A000000384F911FE5A2259AA1D.png" manifest:media-type="image/png"/>
  <manifest:file-entry manifest:full-path="Pictures/10000000000005A0000003847D93C944EA97AA4D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4.001cm, 12.441cm, 1.425cm, 11.843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3.644cm, 12.441cm, 1.131cm, 11.903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2.912cm, 12.559cm, 1.743cm, 11.843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4.06cm, 12.439cm, 1.071cm, 11.96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Drawing"/>
      </text:sequence-decls>
      <text:p text:style-name="Standard"><draw:frame draw:style-name="fr1" draw:name="Изображение1" text:anchor-type="paragraph" svg:x="-1.939cm" svg:y="-1.946cm" svg:width="10.797cm" svg:height="14.365cm" draw:z-index="0"><draw:image xlink:href="Pictures/10000000000005A00000038490D7A4EAA89D42BE.png" xlink:type="simple" xlink:show="embed" xlink:actuate="onLoad" loext:mime-type="image/png"/></draw:frame><draw:frame draw:style-name="fr2" draw:name="Изображение2" text:anchor-type="paragraph" svg:x="8.641cm" svg:y="-1.946cm" svg:width="10.146cm" svg:height="14.037cm" draw:z-index="1"><draw:image xlink:href="Pictures/10000000000005A000000384F911FE5A2259AA1D.png" xlink:type="simple" xlink:show="embed" xlink:actuate="onLoad" loext:mime-type="image/png"/></draw:frame><draw:frame draw:style-name="fr3" draw:name="Изображение3" text:anchor-type="paragraph" svg:x="-1.939cm" svg:y="12.418cm" svg:width="10.664cm" svg:height="14.912cm" draw:z-index="2"><draw:image xlink:href="Pictures/10000000000005A0000003847D93C944EA97AA4D.png" xlink:type="simple" xlink:show="embed" xlink:actuate="onLoad" loext:mime-type="image/png"/></draw:frame><draw:frame draw:style-name="fr4" draw:name="Изображение4" text:anchor-type="paragraph" svg:x="8.352cm" svg:y="12.09cm" svg:width="10.649cm" svg:height="14.522cm" draw:z-index="3"><draw:image xlink:href="Pictures/10000000000005A000000384728CD02E5EDAC9C1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2-03T18:48:13.906000000</meta:creation-date>
    <dc:date>2019-12-03T18:52:50.523000000</dc:date>
    <meta:editing-duration>PT4M40S</meta:editing-duration>
    <meta:editing-cycles>1</meta:editing-cycles>
    <meta:document-statistic meta:table-count="0" meta:image-count="4" meta:object-count="0" meta:page-count="1" meta:paragraph-count="0" meta:word-count="0" meta:character-count="0" meta:non-whitespace-character-count="0"/>
    <meta:generator>LibreOffice/6.1.1.2$Windows_X86_64 LibreOffice_project/5d19a1bfa650b796764388cd8b33a5af1f5baa1b</meta:generator>
  </office:meta>
</office:document-meta>
</file>